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Car.predefinitoparagrafo" style:family="text">
      <style:text-properties style:language-asian="it" style:country-asian="IT" style:language-complex="ar" style:country-complex="SA"/>
    </style:style>
    <style:style style:name="P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4" style:parent-style-name="Standard" style:family="paragraph">
      <style:text-properties fo:font-size="10pt" style:font-size-asian="10pt" style:font-size-complex="10pt"/>
    </style:style>
    <style:style style:name="P5" style:parent-style-name="Standard" style:family="paragraph">
      <style:text-properties fo:font-size="10pt" style:font-size-asian="10pt" style:font-size-complex="10pt"/>
    </style:style>
    <style:style style:name="P6" style:parent-style-name="Standard" style:family="paragraph">
      <style:text-properties fo:font-size="10pt" style:font-size-asian="10pt" style:font-size-complex="10pt"/>
    </style:style>
    <style:style style:name="T7" style:parent-style-name="Car.predefinitoparagrafo" style:family="text">
      <style:text-properties fo:font-weight="bold" style:font-weight-asian="bold" style:font-weight-complex="bold"/>
    </style:style>
    <style:style style:name="P8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9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0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1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12" style:parent-style-name="Car.predefinitoparagrafo" style:family="text">
      <style:text-properties style:font-name-asian="Liberation Serif" style:font-name-complex="Liberation Serif"/>
    </style:style>
    <style:style style:family="graphic" style:name="a0" style:parent-style-name="Graphics">
      <style:graphic-properties fo:border="0.01042in none" fo:background-color="#ffffff" style:wrap="parallel" style:wrap-contour="false" draw:opacity="100%" fo:clip="rect(0in, 0in, 0in, 0in)" style:horizontal-rel="paragraph" style:vertical-rel="paragraph" style:horizontal-pos="center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Immagine1" text:anchor-type="paragraph" svg:x="0in" svg:y="0in" svg:width="1.41614in" svg:height="0.87441in" style:rel-width="scale" style:rel-height="scale"><draw:image xlink:href="media/image1.png" xlink:type="simple" xlink:show="embed" xlink:actuate="onLoad"/><svg:title/><svg:desc/></draw:frame></text:span></text:p>
      <text:p text:style-name="Standard"/>
      <text:p text:style-name="Standard"/>
      <text:p text:style-name="Standard"/>
      <text:p text:style-name="Standard"/>
      <text:p text:style-name="P3">Rischio sismico<text:s/></text:p>
      <text:p text:style-name="P4">(carta libera)</text:p>
      <text:p text:style-name="P5">(per i progetti antecedenti al 1988 per i quali non sia mai stata rilasciata 2°copia)</text:p>
      <text:p text:style-name="P6"/>
      <text:p text:style-name="Standard">ALLA<text:s/>REGIONE UMBRIA –<text:s/></text:p>
      <text:p text:style-name="Standard">SERVIZIO RISCHIO SISMICO, NORMATIVA ANTISISMICA</text:p>
      <text:p text:style-name="Standard">E PREVENZIONE SISMICA. GENIO CIVILE</text:p>
      <text:p text:style-name="Standard"/>
      <text:p text:style-name="Standard">Oggetto :<text:s/><text:span text:style-name="T7">RICHIESTA 2° COPIA PROGETTO.</text:span></text:p>
      <text:p text:style-name="Standard"/>
      <text:p text:style-name="Standard">Deposito : Prot. n° ................... del .....................</text:p>
      <text:p text:style-name="Standard"/>
      <text:p text:style-name="Standard">Committente : .........................................................................................................................</text:p>
      <text:p text:style-name="Standard">Residente in ............................................................................................................................</text:p>
      <text:p text:style-name="Standard">Via .......................................................................................................................................... C.F. .................................................................</text:p>
      <text:p text:style-name="Standard">Prog. Strutt. :<text:s/>..........................................................................................................................</text:p>
      <text:p text:style-name="Standard">Residente in.............................................................................................................................</text:p>
      <text:p text:style-name="Standard">Via .......................................................................................................................................... C.F. .........................................................................................................................................</text:p>
      <text:p text:style-name="Standard">Diret. Lav. : …........................................................................................................................</text:p>
      <text:p text:style-name="Standard">Residente in ............................................................................................................................</text:p>
      <text:p text:style-name="Standard">Via .......................................................................................................................................... C.F. .................................................................</text:p>
      <text:p text:style-name="Standard">Impresa : .................................................................................................................................</text:p>
      <text:p text:style-name="Standard">Residente in.............................................................................................................................</text:p>
      <text:p text:style-name="Standard">Via ..........................................................................................................................................</text:p>
      <text:p text:style-name="Standard">C.F./P. IVA......................................................</text:p>
      <text:p text:style-name="Standard">Opera : ....................................................................................................................................</text:p>
      <text:p text:style-name="Standard">.................................................................................................................................................</text:p>
      <text:p text:style-name="Standard">Il sottoscritto ........................................................................................................................... <text:s/></text:p>
      <text:p text:style-name="Standard">in qualità di Committente dell'opera di cui in premessa</text:p>
      <text:p text:style-name="P8"/>
      <text:p text:style-name="P9">RICHIEDE</text:p>
      <text:p text:style-name="Standard"/>
      <text:p text:style-name="Standard">la restituzione della 2° copia<text:s/>del progetto di cui in premessa;</text:p>
      <text:p text:style-name="P10"/>
      <text:p text:style-name="P11">AUTORIZZA</text:p>
      <text:p text:style-name="Standard"/>
      <text:p text:style-name="Standard">il Sig. ….................................................................................................................................... C.F. ..................................................</text:p>
      <text:p text:style-name="Standard">al ritiro di<text:s/>quanto richiesto.</text:p>
      <text:p text:style-name="Standard"/>
      <text:p text:style-name="Standard"/>
      <text:p text:style-name="Standard">........................... lì ....................</text:p>
      <text:p text:style-name="Standard"/>
      <text:p text:style-name="Standard"/>
      <text:p text:style-name="Standard"><text:span text:style-name="T12"><text:s text:c="91"/></text:span>Il Committente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Fabio Campagnacci</meta:initial-creator>
    <dc:creator>Fabio Campagnacci</dc:creator>
    <meta:creation-date>2016-12-14T10:40:00Z</meta:creation-date>
    <dc:date>2017-11-13T11:50:00Z</dc:date>
    <meta:template xlink:href="Normal.dotm" xlink:type="simple"/>
    <meta:editing-cycles>5</meta:editing-cycles>
    <meta:editing-duration>PT120S</meta:editing-duration>
    <meta:document-statistic meta:page-count="1" meta:paragraph-count="6" meta:word-count="496" meta:character-count="3323" meta:row-count="23" meta:non-whitespace-character-count="2833"/>
  </office:meta>
</office:document-meta>
</file>