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text"/>
  <manifest:file-entry manifest:full-path="Configurations2/statusbar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floater/" manifest:media-type=""/>
  <manifest:file-entry manifest:full-path="Configurations2/popupmenu/" manifest:media-type=""/>
  <manifest:file-entry manifest:full-path="Configurations2/progressbar/" manifest:media-type=""/>
  <manifest:file-entry manifest:full-path="Configurations2/toolpanel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" manifest:media-type="application/vnd.sun.xml.ui.configuration"/>
  <manifest:file-entry manifest:full-path="Pictures/100000000000008800000054D8BEFB90.png" manifest:media-type="image/png"/>
  <manifest:file-entry manifest:full-path="Pictures/" manifest:media-type="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Thumbnails/thumbnail.png" manifest:media-type=""/>
  <manifest:file-entry manifest:full-path="Thumbnails/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loext="urn:org:documentfoundation:names:experimental:office:xmlns:loext:1.0" grddl:transformation="http://docs.oasis-open.org/office/1.2/xslt/odf2rdf.xsl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0pt" style:font-size-asian="10pt" style:font-size-complex="10pt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 style:master-page-name="Standard">
      <style:paragraph-properties style:page-number="auto"/>
    </style:style>
    <style:style style:name="P4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-asian="Liberation Serif1" style:font-name-complex="Liberation Serif1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center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Immagine1" text:anchor-type="char" svg:y="0cm" svg:width="3.597cm" svg:height="2.221cm" draw:z-index="0"><draw:image xlink:href="Pictures/100000000000008800000054D8BEFB90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P4">Rischio sismico e programmazione interventi sul rischio idrogeologico</text:p>
      <text:p text:style-name="P1">(carta libera)</text:p>
      <text:p text:style-name="P1">(per i progetti antecedenti al 1988 per i quali non sia mai stata rilasciata 2°copia)</text:p>
      <text:p text:style-name="P1"/>
      <text:p text:style-name="Standard">ALLA REGIONE UMBRIA SERVIZIO GEOLOGICO E SISMICO <text:s/></text:p>
      <text:p text:style-name="Standard"/>
      <text:p text:style-name="Standard">Oggetto : <text:span text:style-name="T1">RICHIESTA 2° COPIA PROGETTO.</text:span></text:p>
      <text:p text:style-name="Standard"/>
      <text:p text:style-name="Standard">Deposito : Prot. n° ................... del .....................</text:p>
      <text:p text:style-name="Standard"/>
      <text:p text:style-name="Standard">Committente : .........................................................................................................................</text:p>
      <text:p text:style-name="Standard">Residente in ............................................................................................................................ 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Prog. Strutt. : .......................................................................................................................... </text:p>
      <text:p text:style-name="Standard">Residente in............................................................................................................................. </text:p>
      <text:p text:style-name="Standard">Via .......................................................................................................................................... C.F. .........................................................................................................................................</text:p>
      <text:p text:style-name="Standard">Diret. Lav. : …........................................................................................................................ </text:p>
      <text:p text:style-name="Standard">Residente in ............................................................................................................................ 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Impresa : ................................................................................................................................. </text:p>
      <text:p text:style-name="Standard">Residente in............................................................................................................................. </text:p>
      <text:p text:style-name="Standard">Via ..........................................................................................................................................</text:p>
      <text:p text:style-name="Standard">C.F./P. IVA......................................................</text:p>
      <text:p text:style-name="Standard">Opera : ....................................................................................................................................</text:p>
      <text:p text:style-name="Standard">................................................................................................................................................. </text:p>
      <text:p text:style-name="Standard">Il sottoscritto ........................................................................................................................... <text:s/></text:p>
      <text:p text:style-name="Standard">in qualità di Committente dell'opera di cui in premessa </text:p>
      <text:p text:style-name="P2"/>
      <text:p text:style-name="P2">RICHIEDE</text:p>
      <text:p text:style-name="Standard"/>
      <text:p text:style-name="Standard">la restituzione della 2° copia del progetto di cui in premessa;</text:p>
      <text:p text:style-name="P2"/>
      <text:p text:style-name="P2">AUTORIZZA</text:p>
      <text:p text:style-name="Standard"/>
      <text:p text:style-name="Standard">il Sig. ….................................................................................................................................... C.F. ..................................................</text:p>
      <text:p text:style-name="Standard">al ritiro di quanto richiesto.</text:p>
      <text:p text:style-name="Standard"/>
      <text:p text:style-name="Standard"/>
      <text:p text:style-name="Standard">........................... lì ....................</text:p>
      <text:p text:style-name="Standard"/>
      <text:p text:style-name="Standard"/>
      <text:p text:style-name="Standard"><text:span text:style-name="T2"><text:s text:c="91"/></text:span>Il Committent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grddl:transformation="http://docs.oasis-open.org/office/1.2/xslt/odf2rdf.xsl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Liberation Serif1" fo:font-size="12pt" fo:language="it" fo:country="IT" style:letter-kerning="true" style:font-name-asian="SimSun1" style:font-size-asian="12pt" style:language-asian="zh" style:country-asian="CN" style:font-name-complex="Mangal2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20%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6-04-07T09:59:33.139000000</meta:creation-date>
    <dc:date>2016-04-23T08:59:13</dc:date>
    <meta:editing-cycles>2</meta:editing-cycles>
    <meta:editing-duration>PT00H13M37S</meta:editing-duration>
    <meta:generator>OpenOffice.org/3.2$Linux OpenOffice.org_project/320m12$Build-9483</meta:generator>
    <meta:document-statistic meta:table-count="0" meta:image-count="1" meta:object-count="0" meta:page-count="1" meta:paragraph-count="30" meta:word-count="131" meta:character-count="3287"/>
    <dc:creator>xx </dc:creator>
  </office:meta>
</office:document-meta>
</file>