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100000000000008800000054D8BEFB90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0pt" style:font-size-asian="10pt" style:font-size-complex="10pt"/>
    </style:style>
    <style:style style:name="P2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3" style:family="paragraph" style:parent-style-name="Standard" style:master-page-name="Standard">
      <style:paragraph-properties style:page-number="auto"/>
    </style:style>
    <style:style style:name="T1" style:family="text">
      <style:text-properties fo:font-size="10pt" style:font-size-asian="10pt" style:font-size-complex="10p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font-name-asian="Liberation Serif1" style:font-name-complex="Liberation Serif1"/>
    </style:style>
    <style:style style:name="fr1" style:family="graphic" style:parent-style-name="Graphics">
      <style:graphic-properties style:wrap="dynamic" style:number-wrapped-paragraphs="no-limit" style:wrap-contour="false" style:vertical-pos="from-top" style:vertical-rel="paragraph" style:horizontal-pos="center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"><draw:frame draw:style-name="fr1" draw:name="Immagine1" text:anchor-type="char" svg:y="0cm" svg:width="3.597cm" svg:height="2.221cm" draw:z-index="0"><draw:image xlink:href="Pictures/100000000000008800000054D8BEFB90.pn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P1">(carta libera)</text:p>
      <text:p text:style-name="P1">(per i progetti antecedenti al 1988 per i quali non sia mai stata rilasciata 2°copia)</text:p>
      <text:p text:style-name="P1"/>
      <text:p text:style-name="Standard">ALLA REGIONE UMBRIA SERVIZIO GEOLOGICO E SISMICO <text:s/></text:p>
      <text:p text:style-name="Standard"/>
      <text:p text:style-name="Standard">Oggetto : <text:span text:style-name="T2">RICHIESTA 2° COPIA PROGETTO.</text:span></text:p>
      <text:p text:style-name="Standard"/>
      <text:p text:style-name="Standard">Deposito : Prot. n° ................... del .....................</text:p>
      <text:p text:style-name="Standard"/>
      <text:p text:style-name="Standard">Committente : .........................................................................................................................</text:p>
      <text:p text:style-name="Standard">Residente in 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Prog. Strutt. : .......................................................................................................................... </text:p>
      <text:p text:style-name="Standard">Residente in.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 C.F. .........................................................................................................................................</text:p>
      <text:p text:style-name="Standard">Diret. Lav. : …........................................................................................................................ </text:p>
      <text:p text:style-name="Standard">Residente in 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 C.F. .................................................................</text:p>
      <text:p text:style-name="Standard">Impresa : ................................................................................................................................. </text:p>
      <text:p text:style-name="Standard">Residente in............................................................................................................................. </text:p>
      <text:p text:style-name="Standard">Via ..........................................................................................................................................</text:p>
      <text:p text:style-name="Standard">C.F./P. IVA......................................................</text:p>
      <text:p text:style-name="Standard">Opera : ....................................................................................................................................</text:p>
      <text:p text:style-name="Standard">................................................................................................................................................. </text:p>
      <text:p text:style-name="Standard">Il sottoscritto ........................................................................................................................... <text:s/></text:p>
      <text:p text:style-name="Standard">in qualità di Committente dell'opera di cui in premessa </text:p>
      <text:p text:style-name="P2"/>
      <text:p text:style-name="P2">RICHIEDE</text:p>
      <text:p text:style-name="Standard"/>
      <text:p text:style-name="Standard">la restituzione della 2° copia del progetto di cui in premessa;</text:p>
      <text:p text:style-name="P2"/>
      <text:p text:style-name="P2">AUTORIZZA</text:p>
      <text:p text:style-name="Standard"/>
      <text:p text:style-name="Standard">il Sig. ….................................................................................................................................... C.F. ..................................................</text:p>
      <text:p text:style-name="Standard">al ritiro di quanto richiesto.</text:p>
      <text:p text:style-name="Standard"/>
      <text:p text:style-name="Standard"/>
      <text:p text:style-name="Standard">........................... lì ....................</text:p>
      <text:p text:style-name="Standard"/>
      <text:p text:style-name="Standard"/>
      <text:p text:style-name="Standard"><text:span text:style-name="T3"><text:s text:c="91"/></text:span>Il Committente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Mangal2" svg:font-family="Mangal" style:font-pitch="variable"/>
    <style:font-face style:name="Microsoft YaHei" svg:font-family="'Microsoft YaHei'" style:font-pitch="variable"/>
    <style:font-face style:name="SimSun1" svg:font-family="SimSun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writing-mode="lr-tb"/>
      <style:text-properties style:use-window-font-color="true" style:font-name="Liberation Serif1" fo:font-family="'Liberation Serif', 'Times New Roman'" style:font-family-generic="roman" style:font-pitch="variable" fo:font-size="12pt" fo:language="it" fo:country="IT" style:letter-kerning="true" style:font-name-asian="SimSun1" style:font-family-asian="SimSun" style:font-pitch-asian="variable" style:font-size-asian="12pt" style:language-asian="zh" style:country-asian="CN" style:font-name-complex="Mangal2" style:font-family-complex="Mangal" style:font-pitch-complex="variable" style:font-size-complex="12pt" style:language-complex="hi" style:country-complex="IN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, Arial" style:font-family-generic="swiss" style:font-pitch="variable" fo:font-size="14pt" style:font-name-asian="Microsoft YaHei" style:font-family-asian="'Microsoft YaHei'" style:font-pitch-asian="variable" style:font-size-asian="14pt" style:font-name-complex="Mangal2" style:font-family-complex="Mangal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7T09:59:33.139000000</meta:creation-date>
    <dc:date>2016-04-07T10:12:34.449000000</dc:date>
    <meta:editing-cycles>1</meta:editing-cycles>
    <meta:editing-duration>PT13M1S</meta:editing-duration>
    <meta:document-statistic meta:table-count="0" meta:image-count="1" meta:object-count="0" meta:page-count="1" meta:paragraph-count="29" meta:word-count="121" meta:character-count="3218" meta:non-whitespace-character-count="3022"/>
    <meta:generator>LibreOffice/4.3.6.2$Windows_x86 LibreOffice_project/d50a87b2e514536ed401c18000dad4660b6a169e</meta:generator>
  </office:meta>
</office:document-meta>
</file>